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  <style:text-properties fo:color="#000000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fo:color="#000000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2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/>
      <style:text-properties fo:color="#000000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0000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/>
      <style:text-properties fo:color="#000000"/>
    </style:style>
    <style:style style:name="ce27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start" fo:margin-left="0cm"/>
      <style:text-properties fo:color="#000000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/>
      <style:text-properties fo:color="#000000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31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  <style:text-properties fo:color="#000000" fo:font-size="13pt" style:font-size-asian="13pt" style:font-size-complex="13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fo:font-size="13pt" style:font-size-asian="13pt" style:font-size-complex="13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fo:color="#000000" fo:font-size="13pt" style:font-size-asian="13pt" style:font-size-complex="13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2F2F2" style:repeat-content="false"/>
      <style:paragraph-properties fo:text-align="center"/>
      <style:text-properties fo:color="#000000" fo:font-size="13pt" style:font-size-asian="13pt" style:font-size-complex="13pt" fo:font-weight="bold" style:font-weight-asian="bold" style:font-weight-complex="bold"/>
    </style:style>
    <style:style style:name="ce35" style:family="table-cell" style:parent-style-name="Default" style:data-style-name="N0">
      <style:text-properties fo:font-size="13pt" style:font-size-asian="13pt" style:font-size-complex="13pt"/>
    </style:style>
    <style:style style:name="ce36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8" style:family="table-cell" style:parent-style-name="Default" style:data-style-name="N0">
      <style:table-cell-properties style:vertical-align="top" style:repeat-content="false"/>
      <style:paragraph-properties fo:text-align="center"/>
      <style:text-properties fo:font-size="14pt" style:font-size-asian="14pt" style:font-size-complex="14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2F2F2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2F2F2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8.334375cm"/>
    </style:style>
    <style:style style:name="co2" style:family="table-column">
      <style:table-column-properties fo:break-before="auto" style:column-width="7.858125cm"/>
    </style:style>
    <style:style style:name="co3" style:family="table-column">
      <style:table-column-properties fo:break-before="auto" style:column-width="9.71020833333333cm"/>
    </style:style>
    <style:style style:name="co4" style:family="table-column">
      <style:table-column-properties fo:break-before="auto" style:column-width="8.016875cm"/>
    </style:style>
    <style:style style:name="co5" style:family="table-column">
      <style:table-column-properties fo:break-before="auto" style:column-width="5.423958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41.25pt" style:use-optimal-row-height="false" fo:break-before="auto"/>
    </style:style>
    <style:style style:name="ro3" style:family="table-row">
      <style:table-row-properties style:row-height="23.25pt" style:use-optimal-row-height="false" fo:break-before="auto"/>
    </style:style>
    <style:style style:name="ro4" style:family="table-row">
      <style:table-row-properties style:row-height="26.2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30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7-2026_ATUALIZADO.A1"/>
      <style:map style:condition="of:is-true-formula(NOT(ISERROR(SEARCH([.#REF!];[.A1]))))" style:apply-style-name="cf2" style:base-cell-address="07-2026_ATUALIZADO.A1"/>
      <style:map style:condition="of:is-true-formula(NOT(ISERROR(SEARCH([.#REF!];[.A1]))))" style:apply-style-name="cf3" style:base-cell-address="07-2026_ATUALIZADO.A1"/>
      <style:map style:condition="of:is-true-formula(NOT(ISERROR(SEARCH([.#REF!];[.A1]))))" style:apply-style-name="cf4" style:base-cell-address="07-2026_ATUALIZADO.A1"/>
      <style:map style:condition="of:is-true-formula(NOT(ISERROR(SEARCH([.#REF!];[.A1]))))" style:apply-style-name="cf1" style:base-cell-address="07-2026_ATUALIZADO.A1"/>
    </style:style>
    <style:style style:name="ce46" style:family="table-cell" style:parent-style-name="Default" style:data-style-name="N0">
      <style:table-cell-properties style:vertical-align="top" style:repeat-content="false"/>
      <style:paragraph-properties fo:text-align="center"/>
      <style:text-properties fo:font-size="14pt" style:font-size-asian="14pt" style:font-size-complex="14pt"/>
      <style:map style:condition="of:is-true-formula(NOT(ISERROR(SEARCH(&quot;&quot;&quot;Ação Concluída&quot;&quot;&quot;;[.A1]))))" style:apply-style-name="cf1" style:base-cell-address="07-2026_ATUALIZADO.A1"/>
      <style:map style:condition="of:is-true-formula(NOT(ISERROR(SEARCH([.#REF!];[.A1]))))" style:apply-style-name="cf2" style:base-cell-address="07-2026_ATUALIZADO.A1"/>
      <style:map style:condition="of:is-true-formula(NOT(ISERROR(SEARCH([.#REF!];[.A1]))))" style:apply-style-name="cf3" style:base-cell-address="07-2026_ATUALIZADO.A1"/>
      <style:map style:condition="of:is-true-formula(NOT(ISERROR(SEARCH([.#REF!];[.A1]))))" style:apply-style-name="cf4" style:base-cell-address="07-2026_ATUALIZADO.A1"/>
      <style:map style:condition="of:is-true-formula(NOT(ISERROR(SEARCH([.#REF!];[.A1]))))" style:apply-style-name="cf1" style:base-cell-address="07-2026_ATUALIZADO.A1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#0082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  <style:map style:condition="of:is-true-formula(NOT(ISERROR(SEARCH(&quot;&quot;&quot;Ação Concluída&quot;&quot;&quot;;[.A4]))))" style:apply-style-name="cf1" style:base-cell-address="07-2026_ATUALIZADO.A4"/>
      <style:map style:condition="of:is-true-formula(NOT(ISERROR(SEARCH([.#REF!];[.A4]))))" style:apply-style-name="cf2" style:base-cell-address="07-2026_ATUALIZADO.A4"/>
      <style:map style:condition="of:is-true-formula(NOT(ISERROR(SEARCH([.#REF!];[.A4]))))" style:apply-style-name="cf3" style:base-cell-address="07-2026_ATUALIZADO.A4"/>
      <style:map style:condition="of:is-true-formula(NOT(ISERROR(SEARCH([.#REF!];[.A4]))))" style:apply-style-name="cf4" style:base-cell-address="07-2026_ATUALIZADO.A4"/>
      <style:map style:condition="of:is-true-formula(NOT(ISERROR(SEARCH([.#REF!];[.A4]))))" style:apply-style-name="cf1" style:base-cell-address="07-2026_ATUALIZADO.A4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2F2F2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7-2026_ATUALIZADO.A1"/>
      <style:map style:condition="of:is-true-formula(NOT(ISERROR(SEARCH([.#REF!];[.A1]))))" style:apply-style-name="cf2" style:base-cell-address="07-2026_ATUALIZADO.A1"/>
      <style:map style:condition="of:is-true-formula(NOT(ISERROR(SEARCH([.#REF!];[.A1]))))" style:apply-style-name="cf3" style:base-cell-address="07-2026_ATUALIZADO.A1"/>
      <style:map style:condition="of:is-true-formula(NOT(ISERROR(SEARCH([.#REF!];[.A1]))))" style:apply-style-name="cf4" style:base-cell-address="07-2026_ATUALIZADO.A1"/>
      <style:map style:condition="of:is-true-formula(NOT(ISERROR(SEARCH([.#REF!];[.A1]))))" style:apply-style-name="cf1" style:base-cell-address="07-2026_ATUALIZADO.A1"/>
    </style:style>
    <style:style style:name="ce49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  <style:text-properties fo:color="#000000" fo:font-size="13pt" style:font-size-asian="13pt" style:font-size-complex="13pt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7-2026_ATUALIZADO.A1"/>
      <style:map style:condition="of:is-true-formula(NOT(ISERROR(SEARCH([.#REF!];[.A1]))))" style:apply-style-name="cf2" style:base-cell-address="07-2026_ATUALIZADO.A1"/>
      <style:map style:condition="of:is-true-formula(NOT(ISERROR(SEARCH([.#REF!];[.A1]))))" style:apply-style-name="cf3" style:base-cell-address="07-2026_ATUALIZADO.A1"/>
      <style:map style:condition="of:is-true-formula(NOT(ISERROR(SEARCH([.#REF!];[.A1]))))" style:apply-style-name="cf4" style:base-cell-address="07-2026_ATUALIZADO.A1"/>
      <style:map style:condition="of:is-true-formula(NOT(ISERROR(SEARCH([.#REF!];[.A1]))))" style:apply-style-name="cf1" style:base-cell-address="07-2026_ATUALIZADO.A1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fo:font-size="13pt" style:font-size-asian="13pt" style:font-size-complex="13pt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7-2026_ATUALIZADO.A1"/>
      <style:map style:condition="of:is-true-formula(NOT(ISERROR(SEARCH([.#REF!];[.A1]))))" style:apply-style-name="cf2" style:base-cell-address="07-2026_ATUALIZADO.A1"/>
      <style:map style:condition="of:is-true-formula(NOT(ISERROR(SEARCH([.#REF!];[.A1]))))" style:apply-style-name="cf3" style:base-cell-address="07-2026_ATUALIZADO.A1"/>
      <style:map style:condition="of:is-true-formula(NOT(ISERROR(SEARCH([.#REF!];[.A1]))))" style:apply-style-name="cf4" style:base-cell-address="07-2026_ATUALIZADO.A1"/>
      <style:map style:condition="of:is-true-formula(NOT(ISERROR(SEARCH([.#REF!];[.A1]))))" style:apply-style-name="cf1" style:base-cell-address="07-2026_ATUALIZADO.A1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fo:color="#000000" fo:font-size="13pt" style:font-size-asian="13pt" style:font-size-complex="13pt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7-2026_ATUALIZADO.A1"/>
      <style:map style:condition="of:is-true-formula(NOT(ISERROR(SEARCH([.#REF!];[.A1]))))" style:apply-style-name="cf2" style:base-cell-address="07-2026_ATUALIZADO.A1"/>
      <style:map style:condition="of:is-true-formula(NOT(ISERROR(SEARCH([.#REF!];[.A1]))))" style:apply-style-name="cf3" style:base-cell-address="07-2026_ATUALIZADO.A1"/>
      <style:map style:condition="of:is-true-formula(NOT(ISERROR(SEARCH([.#REF!];[.A1]))))" style:apply-style-name="cf4" style:base-cell-address="07-2026_ATUALIZADO.A1"/>
      <style:map style:condition="of:is-true-formula(NOT(ISERROR(SEARCH([.#REF!];[.A1]))))" style:apply-style-name="cf1" style:base-cell-address="07-2026_ATUALIZADO.A1"/>
    </style:style>
    <style:style style:name="ce5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2F2F2" style:repeat-content="false"/>
      <style:paragraph-properties fo:text-align="center"/>
      <style:text-properties fo:color="#000000" fo:font-size="13pt" style:font-size-asian="13pt" style:font-size-complex="13pt" fo:font-weight="bold" style:font-weight-asian="bold" style:font-weight-complex="bold"/>
      <style:map style:condition="of:is-true-formula(NOT(ISERROR(SEARCH(&quot;&quot;&quot;Ação Concluída&quot;&quot;&quot;;[.A1]))))" style:apply-style-name="cf1" style:base-cell-address="07-2026_ATUALIZADO.A1"/>
      <style:map style:condition="of:is-true-formula(NOT(ISERROR(SEARCH([.#REF!];[.A1]))))" style:apply-style-name="cf2" style:base-cell-address="07-2026_ATUALIZADO.A1"/>
      <style:map style:condition="of:is-true-formula(NOT(ISERROR(SEARCH([.#REF!];[.A1]))))" style:apply-style-name="cf3" style:base-cell-address="07-2026_ATUALIZADO.A1"/>
      <style:map style:condition="of:is-true-formula(NOT(ISERROR(SEARCH([.#REF!];[.A1]))))" style:apply-style-name="cf4" style:base-cell-address="07-2026_ATUALIZADO.A1"/>
      <style:map style:condition="of:is-true-formula(NOT(ISERROR(SEARCH([.#REF!];[.A1]))))" style:apply-style-name="cf1" style:base-cell-address="07-2026_ATUALIZADO.A1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17]))))" style:apply-style-name="cf1" style:base-cell-address="07-2026_ATUALIZADO.B17"/>
      <style:map style:condition="of:is-true-formula(NOT(ISERROR(SEARCH([.#REF!];[.B17]))))" style:apply-style-name="cf2" style:base-cell-address="07-2026_ATUALIZADO.B17"/>
      <style:map style:condition="of:is-true-formula(NOT(ISERROR(SEARCH([.#REF!];[.B17]))))" style:apply-style-name="cf3" style:base-cell-address="07-2026_ATUALIZADO.B17"/>
      <style:map style:condition="of:is-true-formula(NOT(ISERROR(SEARCH([.#REF!];[.B17]))))" style:apply-style-name="cf4" style:base-cell-address="07-2026_ATUALIZADO.B17"/>
      <style:map style:condition="of:is-true-formula(NOT(ISERROR(SEARCH([.#REF!];[.B17]))))" style:apply-style-name="cf1" style:base-cell-address="07-2026_ATUALIZADO.B17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17]))))" style:apply-style-name="cf1" style:base-cell-address="07-2026_ATUALIZADO.B17"/>
      <style:map style:condition="of:is-true-formula(NOT(ISERROR(SEARCH([.#REF!];[.B17]))))" style:apply-style-name="cf2" style:base-cell-address="07-2026_ATUALIZADO.B17"/>
      <style:map style:condition="of:is-true-formula(NOT(ISERROR(SEARCH([.#REF!];[.B17]))))" style:apply-style-name="cf3" style:base-cell-address="07-2026_ATUALIZADO.B17"/>
      <style:map style:condition="of:is-true-formula(NOT(ISERROR(SEARCH([.#REF!];[.B17]))))" style:apply-style-name="cf4" style:base-cell-address="07-2026_ATUALIZADO.B17"/>
      <style:map style:condition="of:is-true-formula(NOT(ISERROR(SEARCH([.#REF!];[.B17]))))" style:apply-style-name="cf1" style:base-cell-address="07-2026_ATUALIZADO.B17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0]))))" style:apply-style-name="cf1" style:base-cell-address="07-2026_ATUALIZADO.B20"/>
      <style:map style:condition="of:is-true-formula(NOT(ISERROR(SEARCH([.#REF!];[.B20]))))" style:apply-style-name="cf2" style:base-cell-address="07-2026_ATUALIZADO.B20"/>
      <style:map style:condition="of:is-true-formula(NOT(ISERROR(SEARCH([.#REF!];[.B20]))))" style:apply-style-name="cf3" style:base-cell-address="07-2026_ATUALIZADO.B20"/>
      <style:map style:condition="of:is-true-formula(NOT(ISERROR(SEARCH([.#REF!];[.B20]))))" style:apply-style-name="cf4" style:base-cell-address="07-2026_ATUALIZADO.B20"/>
      <style:map style:condition="of:is-true-formula(NOT(ISERROR(SEARCH([.#REF!];[.B20]))))" style:apply-style-name="cf1" style:base-cell-address="07-2026_ATUALIZADO.B20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23]))))" style:apply-style-name="cf1" style:base-cell-address="07-2026_ATUALIZADO.B23"/>
      <style:map style:condition="of:is-true-formula(NOT(ISERROR(SEARCH([.#REF!];[.B23]))))" style:apply-style-name="cf2" style:base-cell-address="07-2026_ATUALIZADO.B23"/>
      <style:map style:condition="of:is-true-formula(NOT(ISERROR(SEARCH([.#REF!];[.B23]))))" style:apply-style-name="cf3" style:base-cell-address="07-2026_ATUALIZADO.B23"/>
      <style:map style:condition="of:is-true-formula(NOT(ISERROR(SEARCH([.#REF!];[.B23]))))" style:apply-style-name="cf4" style:base-cell-address="07-2026_ATUALIZADO.B23"/>
      <style:map style:condition="of:is-true-formula(NOT(ISERROR(SEARCH([.#REF!];[.B23]))))" style:apply-style-name="cf1" style:base-cell-address="07-2026_ATUALIZADO.B23"/>
    </style:style>
    <style:style style:name="ce57" style:family="table-cell">
      <style:map style:condition="of:is-true-formula(NOT(ISERROR(SEARCH(&quot;&quot;&quot;Ação Concluída&quot;&quot;&quot;;[.A1]))))" style:apply-style-name="cf1" style:base-cell-address="07-2026_ATUALIZADO.A1"/>
      <style:map style:condition="of:is-true-formula(NOT(ISERROR(SEARCH([.#REF!];[.A1]))))" style:apply-style-name="cf2" style:base-cell-address="07-2026_ATUALIZADO.A1"/>
      <style:map style:condition="of:is-true-formula(NOT(ISERROR(SEARCH([.#REF!];[.A1]))))" style:apply-style-name="cf3" style:base-cell-address="07-2026_ATUALIZADO.A1"/>
      <style:map style:condition="of:is-true-formula(NOT(ISERROR(SEARCH([.#REF!];[.A1]))))" style:apply-style-name="cf4" style:base-cell-address="07-2026_ATUALIZADO.A1"/>
      <style:map style:condition="of:is-true-formula(NOT(ISERROR(SEARCH([.#REF!];[.A1]))))" style:apply-style-name="cf1" style:base-cell-address="07-2026_ATUALIZADO.A1"/>
    </style:style>
    <style:style style:name="ce5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17]))))" style:apply-style-name="cf1" style:base-cell-address="07-2026_ATUALIZADO.B17"/>
      <style:map style:condition="of:is-true-formula(NOT(ISERROR(SEARCH([.#REF!];[.B17]))))" style:apply-style-name="cf2" style:base-cell-address="07-2026_ATUALIZADO.B17"/>
      <style:map style:condition="of:is-true-formula(NOT(ISERROR(SEARCH([.#REF!];[.B17]))))" style:apply-style-name="cf3" style:base-cell-address="07-2026_ATUALIZADO.B17"/>
      <style:map style:condition="of:is-true-formula(NOT(ISERROR(SEARCH([.#REF!];[.B17]))))" style:apply-style-name="cf4" style:base-cell-address="07-2026_ATUALIZADO.B17"/>
      <style:map style:condition="of:is-true-formula(NOT(ISERROR(SEARCH([.#REF!];[.B17]))))" style:apply-style-name="cf1" style:base-cell-address="07-2026_ATUALIZADO.B17"/>
    </style:style>
    <style:style style:name="ce5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  <style:map style:condition="of:is-true-formula(NOT(ISERROR(SEARCH(&quot;&quot;&quot;Ação Concluída&quot;&quot;&quot;;[.B11]))))" style:apply-style-name="cf1" style:base-cell-address="07-2026_ATUALIZADO.B11"/>
      <style:map style:condition="of:is-true-formula(NOT(ISERROR(SEARCH([.#REF!];[.B11]))))" style:apply-style-name="cf2" style:base-cell-address="07-2026_ATUALIZADO.B11"/>
      <style:map style:condition="of:is-true-formula(NOT(ISERROR(SEARCH([.#REF!];[.B11]))))" style:apply-style-name="cf3" style:base-cell-address="07-2026_ATUALIZADO.B11"/>
      <style:map style:condition="of:is-true-formula(NOT(ISERROR(SEARCH([.#REF!];[.B11]))))" style:apply-style-name="cf4" style:base-cell-address="07-2026_ATUALIZADO.B11"/>
      <style:map style:condition="of:is-true-formula(NOT(ISERROR(SEARCH([.#REF!];[.B11]))))" style:apply-style-name="cf1" style:base-cell-address="07-2026_ATUALIZADO.B11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map style:condition="of:is-true-formula(NOT(ISERROR(SEARCH(&quot;&quot;&quot;Ação Concluída&quot;&quot;&quot;;[.B19]))))" style:apply-style-name="cf1" style:base-cell-address="07-2026_ATUALIZADO.B19"/>
      <style:map style:condition="of:is-true-formula(NOT(ISERROR(SEARCH([.#REF!];[.B19]))))" style:apply-style-name="cf2" style:base-cell-address="07-2026_ATUALIZADO.B19"/>
      <style:map style:condition="of:is-true-formula(NOT(ISERROR(SEARCH([.#REF!];[.B19]))))" style:apply-style-name="cf3" style:base-cell-address="07-2026_ATUALIZADO.B19"/>
      <style:map style:condition="of:is-true-formula(NOT(ISERROR(SEARCH([.#REF!];[.B19]))))" style:apply-style-name="cf4" style:base-cell-address="07-2026_ATUALIZADO.B19"/>
      <style:map style:condition="of:is-true-formula(NOT(ISERROR(SEARCH([.#REF!];[.B19]))))" style:apply-style-name="cf1" style:base-cell-address="07-2026_ATUALIZADO.B19"/>
    </style:style>
    <style:style style:family="graphic" style:name="a0" style:parent-style-name="Graphics">
      <style:graphic-properties draw:fill="none" fo:clip="rect(0.19566in, 0.08425in, 0.3302in, 0.11006in)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7-2026_ATUALIZADO" table:style-name="ta1">
        <table:shapes>
          <draw:frame draw:z-index="2" draw:id="id1" draw:style-name="a1" draw:name="Picture 1" svg:x="0.08333in" svg:y="0.0625in" svg:width="0.66667in" svg:height="0.66667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number-columns-spanned="5" table:number-rows-spanned="1" table:style-name="ce45">
            <text:p>GOVERNO DO ESTADO DO ESPÍRITO SANTO</text:p>
          </table:table-cell>
          <table:covered-table-cell table:number-columns-repeated="3"/>
          <table:covered-table-cell>
            <draw:frame draw:z-index="1" draw:id="id0" draw:style-name="a0" draw:name="Imagem 2" svg:x="1.625in" svg:y="0.03125in" svg:width="0.47917in" svg:height="0.76585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45">
            <text:p>INSTITUTO DE PREVIDÊNCIA DOS SERVIDORES DO ESTADO DO ESPÍRITO SANTO - IPAJM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table:number-columns-spanned="5" table:number-rows-spanned="1" table:style-name="ce46"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47">
            <text:p>TERCEIRIZADOS QUE PRESTAM SERVIÇOS NA SEDE DO INSTITUTO DE PREVIDENCIA DOS SERVIDORES DO</text:p>
            <text:p>ESTADO DO ESPIRITO SANTO - IPAJM (LOCAÇÃO DE MÃO DE ORA)</text:p>
          </table:table-cell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48">
            <text:p>Referência: <text:s/>07/2026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49">
            <text:p>Nome</text:p>
          </table:table-cell>
          <table:table-cell office:value-type="string" table:style-name="ce50">
            <text:p>Cargo<text:s/></text:p>
          </table:table-cell>
          <table:table-cell office:value-type="string" table:style-name="ce50">
            <text:p>Função ou Atividades Desenvolvidas</text:p>
          </table:table-cell>
          <table:table-cell office:value-type="string" table:style-name="ce51">
            <text:p>Razão Social</text:p>
          </table:table-cell>
          <table:table-cell office:value-type="string" table:style-name="ce52">
            <text:p>CNPJ da contratada<text:s/></text:p>
          </table:table-cell>
          <table:table-cell table:number-columns-repeated="16379" table:style-name="ce35"/>
        </table:table-row>
        <table:table-row table:style-name="ro5">
          <table:table-cell office:value-type="string" table:style-name="ce22">
            <text:p>FABRÍCIO JOSÉ DA SILVA VAZ</text:p>
          </table:table-cell>
          <table:table-cell office:value-type="string" table:style-name="ce4">
            <text:p>ARTÍFICE</text:p>
          </table:table-cell>
          <table:table-cell office:value-type="string" table:style-name="ce4">
            <text:p>SERVIÇOS DE MANUTENÇÃO, REPAROS E SUPORTE</text:p>
          </table:table-cell>
          <table:table-cell office:value-type="string" table:style-name="ce4">
            <text:p>LIDER LIMPE LIMPEZA COMERCIAL LTDA</text:p>
          </table:table-cell>
          <table:table-cell office:value-type="string" table:style-name="ce6">
            <text:p>03.659.631/0001-05</text:p>
          </table:table-cell>
          <table:table-cell table:number-columns-repeated="16379"/>
        </table:table-row>
        <table:table-row table:style-name="ro5">
          <table:table-cell office:value-type="string" table:style-name="ce8">
            <text:p>GELCIMAR DE OLIVEIRA DIAS<text:s text:c="2"/></text:p>
          </table:table-cell>
          <table:table-cell office:value-type="string" table:style-name="ce4">
            <text:p>ARTÍFICE</text:p>
          </table:table-cell>
          <table:table-cell office:value-type="string" table:style-name="ce4">
            <text:p>SERVIÇOS DE MANUTENÇÃO, REPAROS E SUPORTE</text:p>
          </table:table-cell>
          <table:table-cell office:value-type="string" table:style-name="ce4">
            <text:p>LIDER LIMPE LIMPEZA COMERCIAL LTDA</text:p>
          </table:table-cell>
          <table:table-cell office:value-type="string" table:style-name="ce6">
            <text:p>03.659.631/0001-05</text:p>
          </table:table-cell>
          <table:table-cell table:number-columns-repeated="16379"/>
        </table:table-row>
        <table:table-row table:style-name="ro5">
          <table:table-cell office:value-type="string" table:style-name="ce8">
            <text:p>ALEX RODRIGUES RIBEIRO<text:s/></text:p>
          </table:table-cell>
          <table:table-cell office:value-type="string" table:style-name="ce4">
            <text:p>AUXILIAR DE SERVIÇOS GERAIS Térreo</text:p>
          </table:table-cell>
          <table:table-cell office:value-type="string" table:style-name="ce4">
            <text:p>SERVIÇOS DE LIMPEZA</text:p>
          </table:table-cell>
          <table:table-cell office:value-type="string" table:style-name="ce4">
            <text:p>LIDER LIMPE LIMPEZA COMERCIAL LTDA</text:p>
          </table:table-cell>
          <table:table-cell office:value-type="string" table:style-name="ce6">
            <text:p>03.659.631/0001-05</text:p>
          </table:table-cell>
          <table:table-cell table:number-columns-repeated="16379"/>
        </table:table-row>
        <table:table-row table:style-name="ro5">
          <table:table-cell office:value-type="string" table:style-name="ce22">
            <text:p>DINAIR ANTONIA DA SILVA CAITANO</text:p>
          </table:table-cell>
          <table:table-cell office:value-type="string" table:style-name="ce4">
            <text:p>AUXILIAR DE SERVIÇOS GERAIS 1° Andar</text:p>
          </table:table-cell>
          <table:table-cell office:value-type="string" table:style-name="ce4">
            <text:p>SERVIÇOS DE LIMPEZA</text:p>
          </table:table-cell>
          <table:table-cell office:value-type="string" table:style-name="ce4">
            <text:p>LIDER LIMPE LIMPEZA COMERCIAL LTDA</text:p>
          </table:table-cell>
          <table:table-cell office:value-type="string" table:style-name="ce6">
            <text:p>03.659.631/0001-05</text:p>
          </table:table-cell>
          <table:table-cell table:number-columns-repeated="16379"/>
        </table:table-row>
        <table:table-row table:style-name="ro5">
          <table:table-cell office:value-type="string" table:style-name="ce22">
            <text:p>ADRIANA DIOGO NEVES</text:p>
          </table:table-cell>
          <table:table-cell office:value-type="string" table:style-name="ce59">
            <text:p>AUXILIAR DE SERVIÇOS GERAIS 2° Andar<text:s/></text:p>
          </table:table-cell>
          <table:table-cell office:value-type="string" table:style-name="ce4">
            <text:p>SERVIÇOS DE LIMPEZA</text:p>
          </table:table-cell>
          <table:table-cell office:value-type="string" table:style-name="ce4">
            <text:p>LIDER LIMPE LIMPEZA COMERCIAL LTDA</text:p>
          </table:table-cell>
          <table:table-cell office:value-type="string" table:style-name="ce6">
            <text:p>03.659.631/0001-05</text:p>
          </table:table-cell>
          <table:table-cell table:number-columns-repeated="16379"/>
        </table:table-row>
        <table:table-row table:style-name="ro5">
          <table:table-cell office:value-type="string" table:style-name="ce8">
            <text:p>ANA PAULA ALVES DE ABREU</text:p>
          </table:table-cell>
          <table:table-cell office:value-type="string" table:style-name="ce4">
            <text:p>AUXILIAR DE SERVIÇOS GERAIS 3º Andar<text:s/></text:p>
          </table:table-cell>
          <table:table-cell office:value-type="string" table:style-name="ce4">
            <text:p>SERVIÇOS DE LIMPEZA</text:p>
          </table:table-cell>
          <table:table-cell office:value-type="string" table:style-name="ce4">
            <text:p>LIDER LIMPE LIMPEZA COMERCIAL LTDA</text:p>
          </table:table-cell>
          <table:table-cell office:value-type="string" table:style-name="ce6">
            <text:p>03.659.631/0001-05</text:p>
          </table:table-cell>
          <table:table-cell table:number-columns-repeated="16379"/>
        </table:table-row>
        <table:table-row table:style-name="ro6">
          <table:table-cell office:value-type="string" table:style-name="ce8">
            <text:p>MARIA DE FATIMA DA SILVA MACHADO</text:p>
          </table:table-cell>
          <table:table-cell office:value-type="string" table:style-name="ce7">
            <text:p>AUXILIAR DE SERVIÇOS GERAIS (BANHEIRISTA e 4° Andar)</text:p>
          </table:table-cell>
          <table:table-cell office:value-type="string" table:style-name="ce4">
            <text:p>SERVIÇOS DE LIMPEZA</text:p>
          </table:table-cell>
          <table:table-cell office:value-type="string" table:style-name="ce4">
            <text:p>LIDER LIMPE LIMPEZA COMERCIAL LTDA</text:p>
          </table:table-cell>
          <table:table-cell office:value-type="string" table:style-name="ce6">
            <text:p>03.659.631/0001-05</text:p>
          </table:table-cell>
          <table:table-cell table:number-columns-repeated="16379"/>
        </table:table-row>
        <table:table-row table:style-name="ro5">
          <table:table-cell office:value-type="string" table:style-name="ce26">
            <text:p>SANDRA MARIA DA SILVA JACINTO<text:s/></text:p>
          </table:table-cell>
          <table:table-cell office:value-type="string" table:style-name="ce4">
            <text:p>COPEIRA</text:p>
          </table:table-cell>
          <table:table-cell office:value-type="string" table:style-name="ce4">
            <text:p>SERVIÇOS DE COPEIRAGEM</text:p>
          </table:table-cell>
          <table:table-cell office:value-type="string" table:style-name="ce4">
            <text:p>LIDER LIMPE LIMPEZA COMERCIAL LTDA</text:p>
          </table:table-cell>
          <table:table-cell office:value-type="string" table:style-name="ce6">
            <text:p>03.659.631/0001-05</text:p>
          </table:table-cell>
          <table:table-cell table:number-columns-repeated="16379"/>
        </table:table-row>
        <table:table-row table:style-name="ro5">
          <table:table-cell office:value-type="string" table:style-name="ce23">
            <text:p>FABIANA RESENDE ALVES MOREIRA<text:s/></text:p>
          </table:table-cell>
          <table:table-cell office:value-type="string" table:style-name="ce10">
            <text:p>COPEIRA</text:p>
          </table:table-cell>
          <table:table-cell office:value-type="string" table:style-name="ce10">
            <text:p>SERVIÇOS DE COPEIRAGEM</text:p>
          </table:table-cell>
          <table:table-cell office:value-type="string" table:style-name="ce10">
            <text:p>LIDER LIMPE LIMPEZA COMERCIAL LTDA</text:p>
          </table:table-cell>
          <table:table-cell office:value-type="string" table:style-name="ce11">
            <text:p>03.659.631/0001-05</text:p>
          </table:table-cell>
          <table:table-cell table:number-columns-repeated="16379"/>
        </table:table-row>
        <table:table-row table:style-name="ro5">
          <table:table-cell office:value-type="string" table:style-name="ce18">
            <text:p>DANNYELLA ROZA DOS SANTOS<text:s/></text:p>
          </table:table-cell>
          <table:table-cell office:value-type="string" table:style-name="ce12">
            <text:p>SUPERVISORA</text:p>
          </table:table-cell>
          <table:table-cell office:value-type="string" table:style-name="ce12">
            <text:p>APOIO ADMINISTRATIVO DE ATENDIMENTO AO CLIENTE</text:p>
          </table:table-cell>
          <table:table-cell office:value-type="string" table:style-name="ce12">
            <text:p>IDEIA CONTACT CENTER LTDA</text:p>
          </table:table-cell>
          <table:table-cell office:value-type="string" table:style-name="ce13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24">
            <text:p>IZABELLA LANGE PEREIRA</text:p>
          </table:table-cell>
          <table:table-cell office:value-type="string" table:style-name="ce53">
            <text:p>ATENDENTE PRESENCIAL</text:p>
          </table:table-cell>
          <table:table-cell office:value-type="string" table:style-name="ce19">
            <text:p>APOIO ADMINISTRATIVO DE ATENDIMENTO AO CLIENTE</text:p>
          </table:table-cell>
          <table:table-cell office:value-type="string" table:style-name="ce20">
            <text:p>IDEIA CONTACT CENTER LTDA</text:p>
          </table:table-cell>
          <table:table-cell office:value-type="string" table:style-name="ce21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9">
            <text:p>LAILA RODRIGUES ROCHA (FÉRIAS 06/07 a 05/08)</text:p>
          </table:table-cell>
          <table:table-cell office:value-type="string" table:style-name="ce54">
            <text:p>ATENDENTE PRESENCIAL</text:p>
          </table:table-cell>
          <table:table-cell office:value-type="string" table:style-name="ce3">
            <text:p>APOIO ADMINISTRATIVO DE ATENDIMENTO AO CLIENTE</text:p>
          </table:table-cell>
          <table:table-cell office:value-type="string" table:style-name="ce2">
            <text:p>IDEIA CONTACT CENTER LTDA</text:p>
          </table:table-cell>
          <table:table-cell office:value-type="string" table:style-name="ce5">
            <text:p>35.701.561/0001-00</text:p>
          </table:table-cell>
          <table:table-cell table:number-columns-repeated="16379"/>
        </table:table-row>
        <table:table-row table:style-name="ro6">
          <table:table-cell office:value-type="string" table:style-name="ce25">
            <text:p>JULIANA BINA DOS SANTOS AMORIM (Cobrindo FÉRIAS de LAILA)</text:p>
          </table:table-cell>
          <table:table-cell office:value-type="string" table:style-name="ce60">
            <text:p>ATENDENTE PRESENCIAL</text:p>
          </table:table-cell>
          <table:table-cell office:value-type="string" table:style-name="ce3">
            <text:p>APOIO ADMINISTRATIVO DE ATENDIMENTO AO CLIENTE</text:p>
          </table:table-cell>
          <table:table-cell office:value-type="string" table:style-name="ce2">
            <text:p>IDEIA CONTACT CENTER LTDA</text:p>
          </table:table-cell>
          <table:table-cell office:value-type="string" table:style-name="ce5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25">
            <text:p>DAYANA GONÇALVEZ GERALDO</text:p>
          </table:table-cell>
          <table:table-cell office:value-type="string" table:style-name="ce55">
            <text:p>ATENDENTE PRESENCIAL</text:p>
          </table:table-cell>
          <table:table-cell office:value-type="string" table:style-name="ce3">
            <text:p>APOIO ADMINISTRATIVO DE ATENDIMENTO AO CLIENTE</text:p>
          </table:table-cell>
          <table:table-cell office:value-type="string" table:style-name="ce2">
            <text:p>IDEIA CONTACT CENTER LTDA</text:p>
          </table:table-cell>
          <table:table-cell office:value-type="string" table:style-name="ce5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14">
            <text:p>VALÉRIO ALVEZ DOMINGUES JUNIOR<text:s/></text:p>
          </table:table-cell>
          <table:table-cell office:value-type="string" table:style-name="ce58">
            <text:p>ATENDENTE PRESENCIAL</text:p>
          </table:table-cell>
          <table:table-cell office:value-type="string" table:style-name="ce15">
            <text:p>APOIO ADMINISTRATIVO DE ATENDIMENTO AO CLIENTE</text:p>
          </table:table-cell>
          <table:table-cell office:value-type="string" table:style-name="ce16">
            <text:p>IDEIA CONTACT CENTER LTDA</text:p>
          </table:table-cell>
          <table:table-cell office:value-type="string" table:style-name="ce17">
            <text:p>35.701.561/0001-00</text:p>
          </table:table-cell>
          <table:table-cell table:number-columns-repeated="16379"/>
        </table:table-row>
        <table:table-row table:style-name="ro5">
          <table:table-cell office:value-type="string" table:style-name="ce24">
            <text:p>ANDRE RIBEIRO LEAL</text:p>
          </table:table-cell>
          <table:table-cell office:value-type="string" table:style-name="ce53">
            <text:p>VIGILANTE Noturno 12x36</text:p>
          </table:table-cell>
          <table:table-cell office:value-type="string" table:style-name="ce19">
            <text:p>VIGILÂNCIA ARMADA</text:p>
          </table:table-cell>
          <table:table-cell office:value-type="string" table:style-name="ce20">
            <text:p>FORÇA TÁTICA VIGILÂNCIA E SEGURANÇA LTDA</text:p>
          </table:table-cell>
          <table:table-cell office:value-type="string" table:style-name="ce21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25">
            <text:p>RANIA BRITO DE SOUZA</text:p>
          </table:table-cell>
          <table:table-cell office:value-type="string" table:style-name="ce56">
            <text:p>VIGILANTE Diurno 12x36</text:p>
          </table:table-cell>
          <table:table-cell office:value-type="string" table:style-name="ce3">
            <text:p>VIGILÂNCIA ARMADA</text:p>
          </table:table-cell>
          <table:table-cell office:value-type="string" table:style-name="ce2">
            <text:p>FORÇA TÁTICA VIGILÂNCIA E SEGURANÇA LTDA</text:p>
          </table:table-cell>
          <table:table-cell office:value-type="string" table:style-name="ce5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9">
            <text:p>FABIO FERREIRA</text:p>
          </table:table-cell>
          <table:table-cell office:value-type="string" table:style-name="ce54">
            <text:p>VIGILANTE Noturno 12x36</text:p>
          </table:table-cell>
          <table:table-cell office:value-type="string" table:style-name="ce3">
            <text:p>VIGILÂNCIA ARMADA</text:p>
          </table:table-cell>
          <table:table-cell office:value-type="string" table:style-name="ce2">
            <text:p>FORÇA TÁTICA VIGILÂNCIA E SEGURANÇA LTDA</text:p>
          </table:table-cell>
          <table:table-cell office:value-type="string" table:style-name="ce5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18">
            <text:p>FABIANA MEIRELES</text:p>
          </table:table-cell>
          <table:table-cell office:value-type="string" table:style-name="ce12">
            <text:p>VIGILANTE Diurno 12x36</text:p>
          </table:table-cell>
          <table:table-cell office:value-type="string" table:style-name="ce12">
            <text:p>VIGILÂNCIA ARMADA</text:p>
          </table:table-cell>
          <table:table-cell office:value-type="string" table:style-name="ce12">
            <text:p>FORÇA TÁTICA VIGILÂNCIA E SEGURANÇA LTDA</text:p>
          </table:table-cell>
          <table:table-cell office:value-type="string" table:style-name="ce13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8">
            <text:p>JURANDIR MUNIZ VIEIRA</text:p>
          </table:table-cell>
          <table:table-cell office:value-type="string" table:style-name="ce4">
            <text:p>VIGILANTE Diurno 12x36</text:p>
          </table:table-cell>
          <table:table-cell office:value-type="string" table:style-name="ce4">
            <text:p>VIGILÂNCIA ARMADA</text:p>
          </table:table-cell>
          <table:table-cell office:value-type="string" table:style-name="ce4">
            <text:p>FORÇA TÁTICA VIGILÂNCIA E SEGURANÇA LTDA</text:p>
          </table:table-cell>
          <table:table-cell office:value-type="string" table:style-name="ce6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8">
            <text:p>KARINNA CAETANO<text:s/></text:p>
          </table:table-cell>
          <table:table-cell office:value-type="string" table:style-name="ce4">
            <text:p>VIGILANTE Noturno 12x36</text:p>
          </table:table-cell>
          <table:table-cell office:value-type="string" table:style-name="ce4">
            <text:p>VIGILÂNCIA ARMADA</text:p>
          </table:table-cell>
          <table:table-cell office:value-type="string" table:style-name="ce4">
            <text:p>FORÇA TÁTICA VIGILÂNCIA E SEGURANÇA LTDA</text:p>
          </table:table-cell>
          <table:table-cell office:value-type="string" table:style-name="ce6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8">
            <text:p>JULIO CESAR CONCEIÇÃO<text:s/></text:p>
          </table:table-cell>
          <table:table-cell office:value-type="string" table:style-name="ce4">
            <text:p>VIGILANTE Diurno 12x36</text:p>
          </table:table-cell>
          <table:table-cell office:value-type="string" table:style-name="ce4">
            <text:p>VIGILÂNCIA ARMADA</text:p>
          </table:table-cell>
          <table:table-cell office:value-type="string" table:style-name="ce4">
            <text:p>FORÇA TÁTICA VIGILÂNCIA E SEGURANÇA LTDA</text:p>
          </table:table-cell>
          <table:table-cell office:value-type="string" table:style-name="ce6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28">
            <text:p>RINALDO DO ROSARIO CORREA</text:p>
          </table:table-cell>
          <table:table-cell table:style-name="ce29"/>
          <table:table-cell office:value-type="string" table:style-name="ce29">
            <text:p>VIGILÂNCIA ARMADA</text:p>
          </table:table-cell>
          <table:table-cell office:value-type="string" table:style-name="ce29">
            <text:p>FORÇA TÁTICA VIGILÂNCIA E SEGURANÇA LTDA</text:p>
          </table:table-cell>
          <table:table-cell office:value-type="string" table:style-name="ce30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23">
            <text:p>ROBSON DE OLIVEIRA COUTO</text:p>
          </table:table-cell>
          <table:table-cell office:value-type="string" table:style-name="ce10">
            <text:p>VIGILANTE Diurno 5X2</text:p>
          </table:table-cell>
          <table:table-cell office:value-type="string" table:style-name="ce10">
            <text:p>VIGILÂNCIA ARMADA</text:p>
          </table:table-cell>
          <table:table-cell office:value-type="string" table:style-name="ce10">
            <text:p>FORÇA TÁTICA VIGILÂNCIA E SEGURANÇA LTDA</text:p>
          </table:table-cell>
          <table:table-cell office:value-type="string" table:style-name="ce11">
            <text:p>13.739.782/0001-08</text:p>
          </table:table-cell>
          <table:table-cell table:number-columns-repeated="16379"/>
        </table:table-row>
        <table:table-row table:style-name="ro5">
          <table:table-cell office:value-type="string" table:style-name="ce18">
            <text:p>JORGE VASCONCELOS NETO<text:s/></text:p>
          </table:table-cell>
          <table:table-cell office:value-type="string" table:style-name="ce12">
            <text:p>MOTORISTA</text:p>
          </table:table-cell>
          <table:table-cell office:value-type="string" table:style-name="ce12">
            <text:p>MOTORISTA</text:p>
          </table:table-cell>
          <table:table-cell office:value-type="string" table:style-name="ce12">
            <text:p>CZ RENT A CAR LTDA</text:p>
          </table:table-cell>
          <table:table-cell office:value-type="string" table:style-name="ce13">
            <text:p>03.644.683/0001-08</text:p>
          </table:table-cell>
          <table:table-cell table:number-columns-repeated="16379"/>
        </table:table-row>
        <table:table-row table:style-name="ro5">
          <table:table-cell office:value-type="string" table:style-name="ce23">
            <text:p>FABIANO MARGOTTO MATTOS<text:s/></text:p>
          </table:table-cell>
          <table:table-cell office:value-type="string" table:style-name="ce10">
            <text:p>MOTORISTA</text:p>
          </table:table-cell>
          <table:table-cell office:value-type="string" table:style-name="ce10">
            <text:p>MOTORISTA</text:p>
          </table:table-cell>
          <table:table-cell office:value-type="string" table:style-name="ce10">
            <text:p>CZ RENT A CAR LTDA</text:p>
          </table:table-cell>
          <table:table-cell office:value-type="string" table:style-name="ce11">
            <text:p>03.644.683/0001-08</text:p>
          </table:table-cell>
          <table:table-cell table:number-columns-repeated="16379"/>
        </table:table-row>
        <table:table-row table:style-name="ro5">
          <table:table-cell office:value-type="string" table:style-name="ce27">
            <text:p>DAYVID VINICIUS RODRIGUES DOS SANTOS</text:p>
          </table:table-cell>
          <table:table-cell office:value-type="string" table:style-name="ce12">
            <text:p>TECNICO NIVEL 2<text:s/></text:p>
          </table:table-cell>
          <table:table-cell office:value-type="string" table:style-name="ce12">
            <text:p>TECNICO E ATENDIMENTO 2° NIVEL<text:s/></text:p>
          </table:table-cell>
          <table:table-cell office:value-type="string" table:style-name="ce12">
            <text:p>EBALMAQ COMERCIO E INFORMÁTICA LTDA<text:s/></text:p>
          </table:table-cell>
          <table:table-cell office:value-type="string" table:style-name="ce13">
            <text:p>27.053.735/0001-30</text:p>
          </table:table-cell>
          <table:table-cell table:number-columns-repeated="16379"/>
        </table:table-row>
        <table:table-row table:style-name="ro5">
          <table:table-cell office:value-type="string" table:style-name="ce36">
            <text:p>LEANDRO MAESTRI NASCIMENTO</text:p>
          </table:table-cell>
          <table:table-cell office:value-type="string" table:style-name="ce10">
            <text:p>ANALISTA DE INFRAESTRUTURA</text:p>
          </table:table-cell>
          <table:table-cell office:value-type="string" table:style-name="ce10">
            <text:p>TECNICO E ATENDIMENTO 3° NIVEL<text:s/></text:p>
          </table:table-cell>
          <table:table-cell office:value-type="string" table:style-name="ce10">
            <text:p>EBALMAQ COMERCIO E INFORMÁTICA LTDA<text:s/></text:p>
          </table:table-cell>
          <table:table-cell office:value-type="string" table:style-name="ce11">
            <text:p>27.053.735/0001-30</text:p>
          </table:table-cell>
          <table:table-cell table:number-columns-repeated="16379"/>
        </table:table-row>
        <table:table-row table:number-rows-repeated="1048542" table:style-name="ro7">
          <table:table-cell table:style-name="ce57"/>
          <table:table-cell table:style-name="ce57"/>
          <table:table-cell table:style-name="ce57"/>
          <table:table-cell table:style-name="ce57"/>
          <table:table-cell table:style-name="ce57"/>
          <table:table-cell table:number-columns-repeated="16379"/>
        </table:table-row>
        <table:named-expressions>
          <table:named-range table:name="Print_Titles" table:cell-range-address="07-2026_ATUALIZADO.$A$1:07-2026_ATUALIZADO.$XFD$6" table:base-cell-address="07-2026_ATUALIZADO.$A$1"/>
        </table:named-expressions>
      </table:table>
      <table:database-ranges>
        <table:database-range table:target-range-address="07-2026_ATUALIZADO.A6:07-2026_ATUALIZADO.E34" table:name="Tabela689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1" style:family="table-cell">
      <style:table-cell-properties fo:background-color="#C6EFCE"/>
      <style:text-properties fo:color="#006100"/>
    </style:style>
    <style:style style:name="cf2" style:family="table-cell">
      <style:table-cell-properties fo:background-color="#D297FF"/>
      <style:text-properties fo:color="#481F67"/>
    </style:style>
    <style:style style:name="cf3" style:family="table-cell">
      <style:table-cell-properties fo:background-color="#FFC7CE"/>
      <style:text-properties fo:color="#9C0006"/>
    </style:style>
    <style:style style:name="cf4" style:family="table-cell">
      <style:table-cell-properties fo:background-color="#FFEB9C"/>
      <style:text-properties fo:color="#9C65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landscape" style:print-page-order="ttb" style:first-page-number="continue" style:scale-to="64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Página <text:page-number>1</text:page-number><text:s/>de<text:s/>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Gabriela Lopes Salgado Novaes</meta:initial-creator>
    <dc:creator>Robledo Ferreira de Castro</dc:creator>
    <meta:creation-date>2021-09-17T12:31:05Z</meta:creation-date>
    <dc:date>2026-08-10T14:12:51Z</dc:date>
    <meta:print-date>2026-04-06T12:59:36Z</meta:print-date>
  </office:meta>
</office:document-meta>
</file>